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Pictures/100000000000052200000744F8D274BC.jpg" manifest:media-type="image/jpeg"/>
  <manifest:file-entry manifest:full-path="Pictures/10000000000005220000074485BB17EA.jpg" manifest:media-type="image/jpeg"/>
  <manifest:file-entry manifest:full-path="Pictures/100000000000051300000744F8D00BD5.jpg" manifest:media-type="image/jpeg"/>
  <manifest:file-entry manifest:full-path="Pictures/100000000000051300000744B5120F39.jpg" manifest:media-type="image/jpeg"/>
  <manifest:file-entry manifest:full-path="Pictures/10000000000004DD000007442C21DD94.jpg" manifest:media-type="image/jpeg"/>
  <manifest:file-entry manifest:full-path="Pictures/1000000000000522000007445A9F357C.jpg" manifest:media-type="image/jpeg"/>
  <manifest:file-entry manifest:full-path="Pictures/100000000000052200000744DB64AD6A.jpg" manifest:media-type="image/jpeg"/>
  <manifest:file-entry manifest:full-path="Pictures/1000000000000522000007443E1FE9AB.jpg" manifest:media-type="image/jpeg"/>
  <manifest:file-entry manifest:full-path="Pictures/100000000000050C00000744AFBC1553.jpg" manifest:media-type="image/jpeg"/>
  <manifest:file-entry manifest:full-path="Pictures/100000000000050C000007445F5F3919.jpg" manifest:media-type="image/jpeg"/>
  <manifest:file-entry manifest:full-path="Pictures/1000000000000522000007442356A4A9.jpg" manifest:media-type="image/jpeg"/>
  <manifest:file-entry manifest:full-path="Pictures/100000000000050C000007441B6D92B1.jpg" manifest:media-type="image/jpeg"/>
  <manifest:file-entry manifest:full-path="Pictures/100000000000050C00000744F32CD5FE.jpg" manifest:media-type="image/jpeg"/>
  <manifest:file-entry manifest:full-path="Pictures/100000000000052200000744EA6B96EC.jpg" manifest:media-type="image/jpeg"/>
  <manifest:file-entry manifest:full-path="Pictures/1000000000000522000007449F2470DC.jpg" manifest:media-type="image/jpeg"/>
  <manifest:file-entry manifest:full-path="Pictures/10000000000004DD0000074421605795.jpg" manifest:media-type="image/jpeg"/>
  <manifest:file-entry manifest:full-path="Pictures/1000000000000924000006811C6AE127.jpg" manifest:media-type="image/jpeg"/>
  <manifest:file-entry manifest:full-path="Pictures/10000000000008940000060CEF2D1DB9.jpg" manifest:media-type="image/jpeg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 loext:decorative="false"/>
    </style:style>
    <style:style style:name="gr2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pr1" style:family="presentation" style:parent-style-name="Default-title">
      <style:graphic-properties fo:min-height="2.629cm" loext:decorative="false"/>
      <style:paragraph-properties style:writing-mode="lr-tb"/>
    </style:style>
    <style:style style:name="pr2" style:family="presentation" style:parent-style-name="Default-subtitle">
      <style:graphic-properties draw:fill-color="#ffffff" fo:min-height="9.134cm" loext:decorative="false"/>
      <style:paragraph-properties style:writing-mode="lr-tb"/>
    </style:style>
    <style:style style:name="pr3" style:family="presentation" style:parent-style-name="Default-notes">
      <style:graphic-properties draw:fill-color="#ffffff" draw:auto-grow-height="false" fo:min-height="13.365cm" loext:decorative="false"/>
      <style:paragraph-properties style:writing-mode="lr-tb"/>
    </style:style>
    <style:style style:name="pr4" style:family="presentation" style:parent-style-name="Default-outline1">
      <style:graphic-properties fo:min-height="8.884cm" loext:decorative="false"/>
      <style:paragraph-properties style:writing-mode="lr-tb"/>
    </style:style>
    <style:style style:name="P1" style:family="paragraph">
      <loext:graphic-properties draw:fill-color="#ffffff"/>
    </style:style>
    <style:style style:name="P2" style:family="paragraph">
      <style:paragraph-properties fo:margin-top="0.42cm" fo:margin-bottom="0.35cm"/>
      <style:text-properties fo:font-size="24pt" style:font-size-asian="24pt" style:font-size-complex="24pt"/>
    </style:style>
    <style:style style:name="P3" style:family="paragraph">
      <style:text-properties fo:font-size="24pt" style:font-size-asian="24pt" style:font-size-complex="24pt"/>
    </style:style>
    <style:style style:name="P4" style:family="paragraph">
      <style:paragraph-properties fo:text-align="center"/>
    </style:style>
    <style:style style:name="P5" style:family="paragraph">
      <style:paragraph-properties fo:margin-top="0.42cm" fo:margin-bottom="0.35cm"/>
      <style:text-properties fo:font-size="10pt" style:font-size-asian="10pt" style:font-size-complex="10pt"/>
    </style:style>
    <style:style style:name="T1" style:family="text">
      <style:text-properties fo:font-size="24pt" style:font-size-asian="24pt" style:font-size-complex="24pt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Open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Open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Open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Open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 presentation:placeholder="true">
          <draw:text-box/>
        </draw:frame>
        <draw:frame presentation:style-name="pr2" draw:text-style-name="P1" draw:layer="layout" svg:width="25.199cm" svg:height="9.134cm" svg:x="1.4cm" svg:y="3.685cm" presentation:class="subtitle">
          <draw:text-box>
            <text:p>Vježbe vizualizacije ARG utrke</text:p>
            <text:p>Zima 2025/2026 (zimska vrludanja)</text:p>
          </draw:text-box>
        </draw:frame>
        <presentation:notes draw:style-name="dp2">
          <draw:page-thumbnail draw:style-name="gr1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1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item>
                <text:p text:style-name="P2"><text:span text:style-name="T1">Prvi dan zime, da se ne opustite od ARG-a, ove zime imamo zimska vrludanja.</text:span></text:p>
                <text:p text:style-name="P2"><text:span text:style-name="T1">Zamisli da si na startu 80m utrke na Zagrebačkoj Dotrščini. Start je označen trokutom, i hrabro krećeš na sjever. Na mjestu prve crvene točke od starta skidaš azimut za "jedinicu" - 330 stupnjeva, dosta tiho lupa. Nastavljaš trčati i kod druge crvene točke, kraj spomenika, skidaš "dvojku" i "trojku" - dvojka je nešto glasnija na 310 stupnjeva, a trojka je tiha k'o jedinica, na azimutu negdje između jedinice i dvojke.</text:span></text:p>
                <text:p text:style-name="P2"><text:span text:style-name="T1">Nastavljaš na sjever i kod treće crvene točke označavaš "četvorku" na 300 stupnjeva, a "petica" lupa na sjever ravno i to jako jako. Nastavljaš trčati do početka ograde (četvrta crvena točka) gdje označavaš "trojku" na 310 stupnjeva i dalje tihu, i kraju ograde (peta crvena točka) "četvorku" dosta glasno na 240 stupnjeva. Opa, petica te okreće nazad, pronalaziš je taman van kucanja po kompasu, i eto te opet na početku ograde gdje "jedinica" je i dalje tiha na 330 stupnjeva. Nastavljaš prema jedinici na sjever, i na kraju ograde čuješ relativno glasnu dvojku na 290 stupnjeva. </text:span></text:p>
              </text:list-item>
            </text:list>
          </draw:text-box>
        </draw:frame>
        <presentation:notes draw:style-name="dp2">
          <draw:page-thumbnail draw:style-name="gr1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1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header>
                <text:p text:style-name="P2"><text:span text:style-name="T1">Nastavljaš i dalje na sjever, i na sjeveru ograđenog prostora (najsjevernija crvena točka) radiš zadnja mjerenja prije konačnog plana: jedinica tuče sad glasno i dalje na 330 stupnjeva, dvojka je tu negdje po glasnoći na 210 stupnjeva, trojka je nešto tiša na 280 stupnjeva, a četvorka prema cilju sad i tiša od trojke, na 190 stupnjeva.Tvoj zadatak je označiti gdje misliš da se nalaze odašiljači (znam da ti nisam pomogao sa jedinicom, ali tako je kako je), i kojim putem bi ti prošao te odašiljače. </text:span></text:p>
              </text:list-header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1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za vizualizaciju</text:p>
              </text:list-item>
            </text:list>
          </draw:text-box>
        </draw:frame>
        <draw:frame draw:style-name="gr2" draw:text-style-name="P4" draw:layer="layout" svg:width="11.126cm" svg:height="15.749cm" svg:x="16.874cm" svg:y="0cm">
          <draw:image xlink:href="Pictures/1000000000000522000007445A9F357C.jpg" xlink:type="simple" xlink:show="embed" xlink:actuate="onLoad" draw:mime-type="image/jpeg">
            <text:p/>
          </draw:image>
        </draw:frame>
        <presentation:notes draw:style-name="dp2">
          <draw:page-thumbnail draw:style-name="gr1" draw:layer="layout" svg:width="19.798cm" svg:height="11.136cm" svg:x="0.6cm" svg:y="2.257cm" draw:page-number="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1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sa rješenjem</text:p>
              </text:list-item>
            </text:list>
          </draw:text-box>
        </draw:frame>
        <draw:frame draw:style-name="gr2" draw:text-style-name="P4" draw:layer="layout" svg:width="11.126cm" svg:height="15.749cm" svg:x="16.874cm" svg:y="0.062cm">
          <draw:image xlink:href="Pictures/100000000000052200000744DB64AD6A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2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item>
                <text:p text:style-name="P5"><text:span text:style-name="T1">Blagdani još traju, iako se neki vraćaju na par dana na posao. Zimska vrludanja idu dalje, sad smo na #2.</text:span></text:p>
                <text:p text:style-name="P5"><text:span text:style-name="T1">Zamisli da si na startu 2m utrke u Ozlju, na jezerima šljunčare. Neka budala je nacrtala novu kartu koja je dosta loša, jer izgleda kao da je pola karte žuto i prohodno.</text:span></text:p>
                <text:p text:style-name="P5"><text:span text:style-name="T1">Startaš s lijeve strane karte (pinki trokutić), i s obzirom da je cilj na jugu (pinki B kao beacon i dvostruki krug) zaključuješ da je najbolje kad izađeš između polja lagano lijevo pa na sjever. Poslije polja očekuješ otvoreni prostor, a ono dočekaju te teže prohodne livade s načičkanim grmljem i stablima posvuda. Doduše - može se trčati, teško ali može, i prije nego uroniš u taj labirint s točke A ucrtavaš "jedinicu" na azimutu 70 stupnjeva, i "dvojku" koja puno glasnije tuče na 170 stupnjeva. </text:span></text:p>
                <text:p text:style-name="P5"><text:span text:style-name="T1">Malo si sad uzdrman, možda polazak na sjever nije najbolja ideja, pa ostaješ na stazi i kod točke B ucrtavaš "trojku" i "četvorku". Trojka je jako tiha na 160 stupnjeva, zaključuješ da je negdje dole kod cilja, a "četvorka" lupa jako kao maloprije dvojka na 110 stupnjeva. Planovi su sad skroz čudni, ostaješ i dalje na stazi, vidiš dalekovod i zaključuješ da ćeš stazom preko potoka, pa ispod dalekovoda do staze sjever-jug po sredini karte, tamo ćeš biti pametniji. Po putu odmjeriš i "peticu" na 130 stupnjeva, nije baš preglasna ali nije ni tiha k'o trojka.</text:span></text:p>
              </text:list-item>
              <text:list-item>
                <text:p text:style-name="P5"><text:span text:style-name="T1"/></text:p>
              </text:list-item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2</text:p>
          </draw:text-box>
        </draw:frame>
        <draw:frame presentation:style-name="pr4" draw:text-style-name="P3" draw:layer="layout" svg:width="26.293cm" svg:height="12.065cm" svg:x="0.623cm" svg:y="3.685cm" presentation:class="outline" presentation:user-transformed="true">
          <draw:text-box>
            <text:list text:style-name="L3">
              <text:list-header>
                <text:p text:style-name="P5"><text:span text:style-name="T1">Dolaziš do točke C, i počneš se lupati po glavi - jedinica je gore na sjeveru, jer je glasnija nego prije sada na azimutu 50 stupnjeva, ali dvojka i dalje tuče k'o luda - sada na 220 stupnjeva, znači da nije dole kraj cilja nego puno bliže startu.</text:span></text:p>
                <text:p text:style-name="P5"><text:span text:style-name="T1">Što se može, budeš smislio kako doći do dvojke, ideš dalje na sjever prema jedinici - malo sjevernije od točke C odmjeriš i trojku na 170-180 stupnjeva, i dalje tihu tihu.</text:span></text:p>
                <text:p text:style-name="P5"><text:span text:style-name="T1">Trčiš na sjever, naglo zavoj udesno i prelazak preko velikog potoka, izgleda ti poput rijeke. Prelaz izgleda sumnjivo, jedno deblo i nekakav labavi rukohvat, pa prije nego pređeš budeš ucrtavao četvorku - sad je tiša nego na točki B i kuca na 180 stupnjeva, petica je još tiša i kuca na 160 stupnjeva, ali zato jedinica lupa k'o blesava na 110 stupnjeva.</text:span></text:p>
                <text:p text:style-name="P5"><text:span text:style-name="T1">Spremaš flomaster, boriš se s planšetom i ogromnim goniometrom u jednoj ruci, dok se držiš za klimavi rukohvat preko "mostića" s drugom rukom. Komarac ti leti pravo u facu, trzneš glavom i u usporenoj snimci gledaš kako ti naočale padaju s glave direktno u potok. Ne samo da imaš loš redoslijed, sad i slabije vidiš oko sebe. </text:span></text:p>
                <text:p text:style-name="P5"><text:span text:style-name="T1">Danas očito nije tvoj dan, pa te ja pitam: kako ćeš ga popraviti, kojim putem krenuti, koju posluku porati da što prije nađeš sve odašiljače i dođeš do cilja?</text:span></text:p>
              </text:list-header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2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za vizualizaciju</text:p>
              </text:list-item>
            </text:list>
          </draw:text-box>
        </draw:frame>
        <draw:frame draw:style-name="gr2" draw:text-style-name="P4" draw:layer="layout" svg:width="10.968cm" svg:height="15.749cm" svg:x="17.032cm" svg:y="0.001cm">
          <draw:image xlink:href="Pictures/100000000000050C00000744AFBC1553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-6.499cm" svg:y="0.628cm" presentation:class="title" presentation:user-transformed="true">
          <draw:text-box>
            <text:p>Vrludanje #2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sa rješenjem</text:p>
              </text:list-item>
            </text:list>
          </draw:text-box>
        </draw:frame>
        <draw:frame draw:style-name="gr2" draw:text-style-name="P4" draw:layer="layout" svg:width="10.968cm" svg:height="15.749cm" svg:x="17.032cm" svg:y="0.001cm">
          <draw:image xlink:href="Pictures/100000000000050C00000744F32CD5FE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9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3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item>
                <text:p text:style-name="P5"><text:span text:style-name="T1">Nova nedjelja, novo zimsko vrludanje, sada smo na #3!</text:span></text:p>
                <text:p text:style-name="P5"><text:span text:style-name="T1">Nadam se kako ste spremni za 2026, jer je karta ista kao prošli tjedan, ali su pomaknuti start i cilj.Krećete iz starta 80m trke iz donjeg lijevog dijela karte (trokutić), i spremni da pokažete da ste bolji nego prošli put zatrčite se stazom do točke A, gdje odmjerite "jedinicu" na 350 stupnjeva srednje glasnu, i "dvojku" isto tako glasnu na 50 stupnjeva. Nastavljate po stazi i taman počinje kucati trojka glasno s desne strane. Skoncetrirate se i s točke B odmjerite "trojku" na azimutu 100 stupnjeva kako tutnji, jako tihu "četvorku" ravno na sjever, i tihu peticu na azimutu 20 stupnjeva.</text:span></text:p>
                <text:p text:style-name="P5"><text:span text:style-name="T1">Krenete u smjeru trojke i izlećete na cestu taman malo iznad zavoja, kod točke C, taman na kraj kucanja dvojke - dosta glasno, na azimutu 20 stupnjeva. </text:span></text:p>
              </text:list-item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10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3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header>
                <text:p text:style-name="P5"><text:span text:style-name="T1">Trojka lupa k'o blesava na jug, i eto brzo je pronalazimo. Vraćamo se ponovno do točke C, i mjerimo četvorku, i dalje jako tihu na 340-350 stupnjeva, peticu srednje glasnu na 10 stupnjeva, i kako se krećemo prema dvojci stotinjak metara iznad C izmjerimo i jedinicu isto srednje glasnu na 310 stupnjeva.</text:span></text:p>
                <text:p text:style-name="P5"><text:span text:style-name="T1">Nastavljamo sjeverno po cesti, dvojka tuče dosta glasno ali nije još tu blizu, te na točki D mjerimo četvorku na 330 stupnjeva, peticu glasnu ravno na sjever, a jedinica je točno na zapadu.</text:span></text:p>
                <text:p text:style-name="P5"><text:span text:style-name="T1">Dvojka počinje kucati, tuče k'o blesava. Kamo treba poći da je nađemo i još važnije - kamo nakon toga a da što brže i dolje dođemo do cilja?</text:span></text:p>
              </text:list-header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1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3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za vizualizaciju</text:p>
              </text:list-item>
            </text:list>
          </draw:text-box>
        </draw:frame>
        <draw:frame draw:style-name="gr2" draw:text-style-name="P4" draw:layer="layout" svg:width="10.968cm" svg:height="15.749cm" svg:x="16.905cm" svg:y="0cm">
          <draw:image xlink:href="Pictures/100000000000050C000007445F5F3919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1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3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sa rješenjem</text:p>
              </text:list-item>
            </text:list>
          </draw:text-box>
        </draw:frame>
        <draw:frame draw:style-name="gr2" draw:text-style-name="P4" draw:layer="layout" svg:width="10.968cm" svg:height="15.749cm" svg:x="16.905cm" svg:y="0.001cm">
          <draw:image xlink:href="Pictures/100000000000050C000007441B6D92B1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1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4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item>
                <text:p text:style-name="P5"><text:span text:style-name="T1">Nova nedjelja, novo vrludanje, ovo je zimsko vrludanje #4.</text:span></text:p>
                <text:p text:style-name="P5"><text:span text:style-name="T1">Prošlogodišnja karta Musapstan u Zadru je ispala, iako ravna i vrlo šumovita, kao ugodno iznenađenje za natjecatelje.Pa si se našla još jednom na startu, dole na jugu u trokutiću. Cilj je odmah pored, znači treba napraviti krug.</text:span></text:p>
                <text:p text:style-name="P5"><text:span text:style-name="T1">Krećeš stazom na sjever, pored parkića sa trim spravama, i taman prije ograđenog parkića za djecu, kod ucrtane točka A mjeriš jako tihu jedinicu ravno na sjever, a dvojku dosta glasnu na azimutu nekih 30-40 stupnjeva. Nastavljaš dalje po stazi prema sjeverozapadu, negdje na pola puta od A do B mjeriš trojku isto dosta glasnu na 300 stupnjeva. Nastavljaš stazom u tom smjeru do točke B gdje ti četvorka tuče na 30 stupnjeva, petica je neke srednje glasnoće na 330 stupnjeva, a jedinica je nešto mrvicu glasnija nego prije ali i dalje tiha na 10 stupnjeva.</text:span></text:p>
              </text:list-item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1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4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header>
                <text:p text:style-name="P5"><text:span text:style-name="T1">Sad si misliš, trojku ili četvorku prvo, i procjeniš da je za krug smisleno ići prvo na zapad, prema trojki. Ostaješ na velikoj širokoj stazi na sjever-sjeverozapad, i u točki C odmjeriš dvojku na 80 stupnjeva, i trojka ti je jako glasna baš ravno na zapad. Nastavljaš stazom do točke D gdje je glasna četvorka na 80 stupnjeva, ali se ne pokolebaš, nego nastaviš prema točki E gdje radiš mjerenje za peticu točno na sjever, jedinicu na azimutu 30 stupnjeva i dvojku negdje između 80 i 90 stupnjeva. Trojka počinje kucati, tuče k'o luda na 280 stupnjeva, tu je negdje. </text:span></text:p>
                <text:p text:style-name="P5"><text:span text:style-name="T1">Gdje su te lisice, i kojim putem krenuti, da stigneš do cilja sa svima prije svih?</text:span></text:p>
              </text:list-header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1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4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za vizualizaciju</text:p>
              </text:list-item>
            </text:list>
          </draw:text-box>
        </draw:frame>
        <draw:frame draw:style-name="gr2" draw:text-style-name="P4" draw:layer="layout" svg:width="11.127cm" svg:height="15.749cm" svg:x="16.873cm" svg:y="-0.026cm">
          <draw:image xlink:href="Pictures/100000000000052200000744EA6B96EC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1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4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sa rješenjem</text:p>
              </text:list-item>
            </text:list>
          </draw:text-box>
        </draw:frame>
        <draw:frame draw:style-name="gr2" draw:text-style-name="P4" draw:layer="layout" svg:width="11.127cm" svg:height="15.749cm" svg:x="16.873cm" svg:y="0.001cm">
          <draw:image xlink:href="Pictures/1000000000000522000007449F2470DC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1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5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item>
                <text:p text:style-name="P5"><text:span text:style-name="T1">Hej hej, sredina siječnja, treba se početi ozbiljno pripremati za sezonu. Evo još jednog zimskog vrludanja, ovo je sad peto po redu.</text:span></text:p>
                <text:p text:style-name="P5"><text:span text:style-name="T1">Karta Musapstan je i dalje u akciji, ovaj put start i cilj su na novom mjestu, u na zapadnoj strani karte.</text:span></text:p>
                <text:p text:style-name="P5"><text:span text:style-name="T1">Sa starta krećeš u smjeru sjeveroistoka, i na točki A ucrtavaš jedinicu srednje glasnu na azimutu 60 stupnjeva, i tihu dvojku negdje između 120 i 130 stupnjeva. Na križanju s velikom stazom nastavljaš ravno i vrlo brzo si do točke B, gdje zastaješ da ucrtaš što si dosad čula: trojku srednje glasnoće na 140 stupnjeva, četvorku tihu na malo manje od 120 stupnjeva, i peticu jako glasnu na 30 stupnjeva.</text:span></text:p>
              </text:list-item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1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5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header>
                <text:p text:style-name="P5"><text:span text:style-name="T1">Odlično, pomisliš si, idemo gore po peticu. Nastavljaš ravno po stazici, na velikoj stazi skrećeš lijevo, i na točki C ucrtavaš ponovno jedinicu i dvojku: jedinica je sad glasna, na nekih 70-80 stupnjeva, a dvojka i dalje tihe na 140 stupnjeva. Uhvatiš i početak kucanja trojke na 150 stupnjeva, i zatrčiš se po glavnoj stazi do kraja kucanja četvorke, da budeš što bliže petici. Četvorka ti je tiha na 130 stupnjeva, a petica je gromoglasna na 350 stupnjeva - ali tamo je samo šuma dosta gusta iako se na karti nazire malo žutog.</text:span></text:p>
                <text:p text:style-name="P5"><text:span text:style-name="T1">Kuda dalje, koju posluku porati, koju staru proziti .. ovaj, koju stazu pratiti da čim prije, sa svim lisicama dođeš do cilja?</text:span></text:p>
              </text:list-header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19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5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za vizualizaciju</text:p>
              </text:list-item>
            </text:list>
          </draw:text-box>
        </draw:frame>
        <draw:frame draw:style-name="gr2" draw:text-style-name="P4" draw:layer="layout" svg:width="11.127cm" svg:height="15.749cm" svg:x="16.873cm" svg:y="0.001cm">
          <draw:image xlink:href="Pictures/1000000000000522000007443E1FE9AB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20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5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sa rješenjem</text:p>
              </text:list-item>
            </text:list>
          </draw:text-box>
        </draw:frame>
        <draw:frame draw:style-name="gr2" draw:text-style-name="P4" draw:layer="layout" svg:width="11.127cm" svg:height="15.749cm" svg:x="16.873cm" svg:y="-0.026cm">
          <draw:image xlink:href="Pictures/1000000000000522000007442356A4A9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2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6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item>
                <text:p text:style-name="P5"><text:span text:style-name="T1">Novo vrludanje, broj 6, ovo ide u sjećanje na prvo IARU R1 prvenstvo vašeg omiljenog ARG menadžera! Te daleke 2001 smo trčali u okolici francuskog gradića La Salvetat sur Agout, smješteni smo bili u bungalovima kraj jezera, hrana je bila očaj, ali je ekipa bila super - išao nas je pun autobus.</text:span></text:p>
                <text:p text:style-name="P5"><text:span text:style-name="T1">Nažalost kartu originalnu nisam uspio naći u svojoj arhivi, pa sam uzeo izgeneriranu kartu s podacima iz open street mapa te geografskog instituta.Krećeš sa sjeveroistočnog dijela karte ravno po stazi. U točki A zastaješ ucrtati tihu "jedinicu" direkno na istok, dosta glasniju "dvojku" na azimutu cca 150-160 stupnjeva. Nastavljaš po stazi, mjerneš tihu "trojku" na 120, i na točki B zastaješ da je ucrtaš i odmjeriš "četvorku" dosta glasnu na 70 stupnjeva, i nešto tišu peticu na 130 stupnjeva.</text:span></text:p>
                <text:p text:style-name="P5"><text:span text:style-name="T1">Nastavljaš po stazi do velikog križanja, ovdje se bacaš desno i na idućem križanju lijevo, da kreneš prema sredini karte, da dobiješ više informacija.</text:span></text:p>
              </text:list-item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2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6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header>
                <text:p text:style-name="P5"><text:span text:style-name="T1">Do točke C stigneš izmjeriti "jedinicu" još uvijek tihu na 80 stupnjeva, a u točki C mjeriš dvojku glasnu na jug, zapravo na 190 stupnjeva.</text:span></text:p>
                <text:p text:style-name="P5"><text:span text:style-name="T1">Nastavljaš dalje po stazi, nećemo preko brijega na dvojku, i na križanju puteva, na otprilike pola puta između C i D - mjeriš "trojku" tihu na 120 stupnjeva.</text:span></text:p>
                <text:p text:style-name="P5"><text:span text:style-name="T1">Odluka je pala da se ide prema dvojci, pa nastavljaš, i u točki D ucrtavaš glasnu "četvorku" na 20 stupnjeva, i još glasniju "peticu" na 130 stupnjeva.</text:span></text:p>
                <text:p text:style-name="P5"><text:span text:style-name="T1">Znaš da je dvojka negdje dole na jugozapadu, pa skrećeš desno, i u točki E crtaš zadnje prije vrludanja: "jedinica" tiha na 70 stupnjeva, "dvojka" gromoglasna, probija bubnjiće, na 200 stupnjeva, a "trojka" srednje glasna na azimutu 110 stupnjeva.</text:span></text:p>
                <text:p text:style-name="P5"><text:span text:style-name="T1">Ovo nije prava trka, iako je bio pravi teren, pa se nemoj truditi naći gdje su bile prave lisice. Ono što mene zanima - kuda dalje, da što prije dođeš na cilj, sa svim lisicama.</text:span></text:p>
              </text:list-header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2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Default" presentation:presentation-page-layout-name="AL2T1">
        <draw:frame presentation:style-name="pr1" draw:layer="layout" svg:width="25.199cm" svg:height="2.629cm" svg:x="-7.337cm" svg:y="-0.386cm" presentation:class="title" presentation:user-transformed="true">
          <draw:text-box>
            <text:p>Vrludanje #6</text:p>
          </draw:text-box>
        </draw:frame>
        <draw:frame presentation:style-name="pr4" draw:layer="layout" svg:width="7.154cm" svg:height="9.134cm" svg:x="0.695cm" svg:y="3.905cm" presentation:class="outline" presentation:user-transformed="true">
          <draw:text-box>
            <text:list text:style-name="L3">
              <text:list-item>
                <text:p>Karta za vizualizaciju</text:p>
              </text:list-item>
            </text:list>
          </draw:text-box>
        </draw:frame>
        <draw:frame draw:style-name="gr2" draw:text-style-name="P4" draw:layer="layout" svg:width="19.819cm" svg:height="14.117cm" svg:x="8.181cm" svg:y="1.633cm">
          <draw:image xlink:href="Pictures/1000000000000924000006811C6AE127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2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Default" presentation:presentation-page-layout-name="AL2T1">
        <draw:frame presentation:style-name="pr1" draw:layer="layout" svg:width="25.199cm" svg:height="2.629cm" svg:x="-7.337cm" svg:y="-0.386cm" presentation:class="title" presentation:user-transformed="true">
          <draw:text-box>
            <text:p>Vrludanje #6</text:p>
          </draw:text-box>
        </draw:frame>
        <draw:frame presentation:style-name="pr4" draw:layer="layout" svg:width="7.154cm" svg:height="9.134cm" svg:x="0.695cm" svg:y="3.905cm" presentation:class="outline" presentation:user-transformed="true">
          <draw:text-box>
            <text:list text:style-name="L3">
              <text:list-item>
                <text:p>Karta s rješenjem</text:p>
              </text:list-item>
            </text:list>
          </draw:text-box>
        </draw:frame>
        <draw:frame draw:style-name="gr2" draw:text-style-name="P4" draw:layer="layout" svg:width="18.605cm" svg:height="13.109cm" svg:x="8.955cm" svg:y="2.243cm">
          <draw:image xlink:href="Pictures/10000000000008940000060CEF2D1DB9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2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7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item>
                <text:p text:style-name="P5"><text:span text:style-name="T1">U vrludanju 7 vraćamo se na najmanje od tri velika prvenstva organizirana u Hrvatskoj - Balkansko prvenstvo 2015.</text:span></text:p>
                <text:p text:style-name="P5"><text:span text:style-name="T1">Bauljali smo po obroncima iznad Rijeke, ta dva dana Platak nam je bio dom.</text:span></text:p>
                <text:p text:style-name="P5"><text:span text:style-name="T1">Ovo nije prava karta od tada, niti je prava karta ako mislite ići na taj teren - ovako AI zamišlja kartu tog područja, s informacijama koje sam ga napunio, dio je pravi i stvaran, ali dio informacija je naprosto - AI halucinacija.</text:span></text:p>
                <text:p text:style-name="P5"><text:span text:style-name="T1">U svakom slučaju, zamisli da krećeš s juga karte prema sjeveru. U točki A odmjeriš "jedinicu" dosta glasnu na azimutu 70 stupnjeva i "dvojku" osrednje glasnu na 30. Gledajući poziciju cilja i konfiguraciju terena zaključiš da je najpametnije da skreneš udesno i popneš se na brdo, jer je jedinica negdje gore.</text:span></text:p>
                <text:p text:style-name="P5"><text:span text:style-name="T1">Da se ne zezneš jer je postavljač stavio neku skroz na zapad, odlučiš polaganije uzbrdo pa u točki B odmjeriš "trojku" glasnu na 330 stupnjeva, i "četvorku" jako tihu na azimutu 340 stupnjeva. Aha, pomisliš si - "četvorka je negdje iza cilja", i nastaviš uzbrdo do ceste. </text:span></text:p>
              </text:list-item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2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7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7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header>
                <text:p text:style-name="P5"><text:span text:style-name="T1">U točki C, na cesti, odmjeriš "peticu" tak tak glasnu ravno na sjever, i pričekaš da jedinica krene kucati da skineš azimut na kompasu i kreneš prema njoj - ravno na istok!</text:span></text:p>
                <text:p text:style-name="P5"><text:span text:style-name="T1">Dok se mučiš uzbrdo prema jedinici, odmjeriš dvojku - nešto je glasnija nego prije na nekih 20-30 stupnjeva, a trojka je jednako glasna na azimutu 310 stupnjeva.</text:span></text:p>
                <text:p text:style-name="P5"><text:span text:style-name="T1">Prelaziš sa strmog dijela na blaži raniji, nailaziš na stazu, i dok se pokušavaš orijentirati gdje si - misliš da si u točki E, mjeriš četvorku i dalje jako tihu na 320 stupnjeva, i peticu nešto glasniju na 350 stupnjeva.</text:span></text:p>
                <text:p text:style-name="P5"><text:span text:style-name="T1">Počinje jedinica, tuče k'o blesava, tu je negdje...... i onda te ja pitam: OK, sad ćeš u finalnoj potrazi naći jedinicu, u ovom, ili maksimalno idućem kucanju. Ali kamo nakon toga?</text:span></text:p>
              </text:list-header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2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8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7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za vizualizaciju</text:p>
              </text:list-item>
            </text:list>
          </draw:text-box>
        </draw:frame>
        <draw:frame draw:style-name="gr2" draw:text-style-name="P4" draw:layer="layout" svg:width="10.565cm" svg:height="15.749cm" svg:x="17.435cm" svg:y="0.001cm">
          <draw:image xlink:href="Pictures/10000000000004DD0000074421605795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2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9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7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sa rješenjem</text:p>
              </text:list-item>
            </text:list>
          </draw:text-box>
        </draw:frame>
        <draw:frame draw:style-name="gr2" draw:text-style-name="P4" draw:layer="layout" svg:width="10.565cm" svg:height="15.749cm" svg:x="17.435cm" svg:y="0cm">
          <draw:image xlink:href="Pictures/10000000000004DD000007442C21DD94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29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0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8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item>
                <text:p text:style-name="P5"><text:span text:style-name="T1">Kako vrijeme leti, već smo na osmom zimskom vrludanju!</text:span></text:p>
                <text:p text:style-name="P5"><text:span text:style-name="T1">Nakon dugo vremena jedna orijentacijska karta, dobio sam dopuštenje iskoristiti pravu kartu Mišulinovca, koja zahtjeva doooobru reambulaciju (ilitiga osvježenje) da bi se koristila u pravom životu, ali će biti odlična za vrludanje.</text:span></text:p>
                <text:p text:style-name="P5"><text:span text:style-name="T1">Start je na livadi kod Pinokija na jugozapadnom dijelu karte, stariji takmičari znaju kako je to pravo mjesto za gubljenje mobitela, a i ostalih stvari. Cilj je na jugu, kod pumpi na glavnom putu po sredini karte.</text:span></text:p>
                <text:p text:style-name="P5"><text:span text:style-name="T1">Sa starta krećeš sjeveroistočno kod koridor, i na poziciji točke A očitavaš i ucrtavaš prva dva odašiljača - "jedinicu" čuješ tiho na azimutu od otprilike 10 stupnjeva, a "dvojka" je srednje glasna na azimutu 100 stupnjeva.</text:span></text:p>
                <text:p text:style-name="P5"><text:span text:style-name="T1">Nećkaš se kako gore na sjever do jedinice, i odlučuješ se otići malo više zapadno, i pratiti rub trčljive šume naspram polja i guste šume. Malo se zezneš s ovim klancem te stigneš očitati smjer za dvije lisice na poziciji točke B - "trojka" je nešto tiša od dvojke na 50 stupnjeva, a "četvorka" je glasna na azimutu 340 stupnjeva.</text:span></text:p>
              </text:list-item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30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1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8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header>
                <text:p text:style-name="P5"><text:span text:style-name="T1">Aha, pomisliš, treba ići ipak malo više lijevo, prvo po četvorku, pa onda na sjever po jedinicu, te nakon polja kreneš po stazi, i na poziciji točke C stigneš očitati "peticu" taman prije kraja kucanja - srednje glasna mrvicu preko 80 stupnjeva, i opet "jedinica" tiha ali sad na azimutu 20 stupnjeva.</text:span></text:p>
                <text:p text:style-name="P5"><text:span text:style-name="T1">Nastavljaš nizbrdo, i poslije čeke, na križanju puteva kod lokacije točke D odmjeriš "dvojku" koja je sad tiha na azimutu 110-120 stupnjeva, a "trojka" je postala srednje glasna na azimutu 70 stupnjeva.</text:span></text:p>
                <text:p text:style-name="P5"><text:span text:style-name="T1">U odabiru odlaska u smjeru sjeverozapada ili više sjeverno, biraš sjeverozapadni smjer, i na križanju puteva, prije nego kreneš uzbrdo do točke E, mjeriš "četvorku" turbo glasnu ravno na sjever.</text:span></text:p>
                <text:p text:style-name="P5"><text:span text:style-name="T1">To je to, pomisliš, i kreneš uzbrdo po stazi prema njoj, te na poziciji točke E napraviš zadnja mjerenja tihe "petice" na azimutu 100 stupnjeva, i glasne "jedinice" na nekih 40-50 stupnjeva.</text:span></text:p>
                <text:p text:style-name="P5"><text:span text:style-name="T1">Popneš se na brijeg, čekaš u rombu puteva "kad će ta četvorka" koja je tu negdje, valjda ćeš je sad naći, i u čekanju odmjeriš "dvojku" koja je sad tiha na 130 stupnjeva, i glasnu "trojku" ravno na istok.</text:span></text:p>
                <text:p text:style-name="P5"><text:span text:style-name="T1">Četvorka ti probija u smjeru zapada, a ja te pitam - kuda dalje?</text:span></text:p>
              </text:list-header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3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2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8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za vizualizaciju</text:p>
              </text:list-item>
            </text:list>
          </draw:text-box>
        </draw:frame>
        <draw:frame draw:style-name="gr2" draw:text-style-name="P4" draw:layer="layout" svg:width="11.012cm" svg:height="15.749cm" svg:x="16.927cm" svg:y="0.001cm">
          <draw:image xlink:href="Pictures/100000000000051300000744B5120F39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3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3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8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sa rješenjem</text:p>
              </text:list-item>
            </text:list>
          </draw:text-box>
        </draw:frame>
        <draw:frame draw:style-name="gr2" draw:text-style-name="P4" draw:layer="layout" svg:width="11.011cm" svg:height="15.749cm" svg:x="16.989cm" svg:y="-0.026cm">
          <draw:image xlink:href="Pictures/100000000000051300000744F8D00BD5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3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4" draw:style-name="dp1" draw:master-page-name="Default" presentation:presentation-page-layout-name="AL2T1">
        <draw:frame presentation:style-name="pr1" draw:layer="layout" svg:width="25.199cm" svg:height="2.629cm" svg:x="1.4cm" svg:y="0.628cm" presentation:class="title" presentation:user-transformed="true">
          <draw:text-box>
            <text:p>Vrludanje #10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item>
                <text:p text:style-name="P5"><text:span text:style-name="T1">Zimsko vrludanje #10</text:span></text:p>
                <text:p text:style-name="P5"><text:span text:style-name="T1">Dobrodošli na zadnje zimsko vrludanje ove zime - ako ste bili vrijedni ovo bi vam trebalo biti deseto vrludanje.</text:span></text:p>
                <text:p text:style-name="P5"><text:span text:style-name="T1">Vraćamo se na početak, karta Dotrščine u Zagrebu, s kojom smo i otvorili vrludanja!</text:span></text:p>
                <text:p text:style-name="P5"><text:span text:style-name="T1">Start je u jugozapadnom dijelu karte (gdje je i cilj), i krećeš sa starta u smjeru sjeverozapada.</text:span></text:p>
                <text:p text:style-name="P5"><text:span text:style-name="T1">Dolaziš do kraja zida streljane (pozicija A), te mjeriš "jedinicu" srednje glasnu na azimutu cca 300-310 stupnjeva, te "dvojku" isto srednje glasnu na azimutu od 350 stupnjeva.</text:span></text:p>
                <text:p text:style-name="P5"><text:span text:style-name="T1">Nastavljaš stazom prema sjeverozapadu, te se uskoro nalaziš na križanju velikih puteva, na poziciji B - mjeriš "trojku" srednje glasnu na azimutu 350 stupnjeva, i četvorku jako jako tihu na istom azimutu!</text:span></text:p>
              </text:list-item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34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5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rludanje #10</text:p>
          </draw:text-box>
        </draw:frame>
        <draw:frame presentation:style-name="pr4" draw:text-style-name="P3" draw:layer="layout" svg:width="25.798cm" svg:height="11.528cm" svg:x="1.4cm" svg:y="3.685cm" presentation:class="outline" presentation:user-transformed="true">
          <draw:text-box>
            <text:list text:style-name="L3">
              <text:list-header>
                <text:p text:style-name="P5"><text:span text:style-name="T1">Ostaješ na većoj stazi uz potok i na poziciji C mjeriš "peticu" srednje glasnu na azimutu 320 stupnjeva, i glasnu "jedinicu" na azimutu 290 stupnjeva.</text:span></text:p>
                <text:p text:style-name="P5"><text:span text:style-name="T1">Aha, pomisliš si, jedinica je tu lijevo, idem po nju, te nastaviš po stazi uz potok, te se ubrzo nađeš na poziciji D - mjeriš "dvojku" glasnu na azimutu 50 stupnjeva, i glasnu "trojku" ravno na sjever.</text:span></text:p>
                <text:p text:style-name="P5"><text:span text:style-name="T1">Ne daš se zeznuti, i nastavljaš prema jedinici, te se uskoro nalaziš na poziciji "E", gdje mjeriš jako jako tihu "četvorku" ravno na sjever, i glasnu "peticu" na sjever. Pričekaš još malo i "jedinica" počne kucati - eno je, tuče na azimutu 280.</text:span></text:p>
                <text:p text:style-name="P5"><text:span text:style-name="T1">Kuda dalje, kako krenuti, a da si čim prije, sa svim lisicama, na cilju u ovom desetom vrludanju!</text:span></text:p>
              </text:list-header>
            </text:list>
          </draw:text-box>
        </draw:frame>
        <presentation:notes draw:style-name="dp1">
          <draw:page-thumbnail draw:style-name="gr1" draw:layer="layout" svg:width="19.798cm" svg:height="11.136cm" svg:x="0.6cm" svg:y="2.257cm" draw:page-number="3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6" draw:style-name="dp1" draw:master-page-name="Default" presentation:presentation-page-layout-name="AL2T1">
        <draw:frame presentation:style-name="pr1" draw:layer="layout" svg:width="25.199cm" svg:height="2.629cm" svg:x="-6.499cm" svg:y="0.628cm" presentation:class="title" presentation:user-transformed="true">
          <draw:text-box>
            <text:p>Vrludanje #10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za vizualizaciju</text:p>
              </text:list-item>
            </text:list>
          </draw:text-box>
        </draw:frame>
        <draw:frame draw:style-name="gr2" draw:text-style-name="P4" draw:layer="layout" svg:width="11.126cm" svg:height="15.749cm" svg:x="16.874cm" svg:y="0.001cm">
          <draw:image xlink:href="Pictures/10000000000005220000074485BB17EA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3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7" draw:style-name="dp1" draw:master-page-name="Default" presentation:presentation-page-layout-name="AL2T1">
        <office:forms form:automatic-focus="false" form:apply-design-mode="false"/>
        <draw:frame presentation:style-name="pr1" draw:layer="layout" svg:width="25.199cm" svg:height="2.629cm" svg:x="-6.499cm" svg:y="0.628cm" presentation:class="title" presentation:user-transformed="true">
          <draw:text-box>
            <text:p>Vrludanje #10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3">
              <text:list-item>
                <text:p>Karta sa rješenjem</text:p>
              </text:list-item>
            </text:list>
          </draw:text-box>
        </draw:frame>
        <draw:frame draw:style-name="gr2" draw:text-style-name="P4" draw:layer="layout" svg:width="11.126cm" svg:height="15.749cm" svg:x="16.874cm" svg:y="0.001cm">
          <draw:image xlink:href="Pictures/100000000000052200000744F8D274BC.jpg" xlink:type="simple" xlink:show="embed" xlink:actuate="onLoad" draw:mime-type="image/jpeg">
            <text:p/>
          </draw:image>
        </draw:frame>
        <presentation:notes draw:style-name="dp1">
          <draw:page-thumbnail draw:style-name="gr1" draw:layer="layout" svg:width="19.798cm" svg:height="11.136cm" svg:x="0.6cm" svg:y="2.257cm" draw:page-number="3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hr" fo:country="HR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Lohit Devanagari" style:font-family-complex="'Lohit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Lohit Devanagari" style:font-family-complex="'Lohit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Lohit Devanagari" style:font-family-complex="'Lohit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44pt" style:font-style-asian="normal" style:font-weight-asian="normal" style:font-name-complex="Lohit Devanagari" style:font-family-complex="'Lohit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 loext:decorative="false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right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right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30T23:19:48.740444783</meta:creation-date>
    <dc:date>2026-05-03T22:21:44.797001419</dc:date>
    <meta:editing-duration>PT21M53S</meta:editing-duration>
    <meta:editing-cycles>5</meta:editing-cycles>
    <meta:generator>LibreOffice/26.2.2.2$Linux_X86_64 LibreOffice_project/620$Build-2</meta:generator>
    <meta:document-statistic meta:object-count="187"/>
  </office:meta>
</office:document-meta>
</file>